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P1" style:family="paragraph" style:parent-style-name="Normale">
      <style:text-properties style:font-name-complex="Calibri"/>
    </style:style>
    <style:style style:name="P2" style:family="paragraph" style:parent-style-name="Normale">
      <style:text-properties fo:font-style="italic" style:font-style-asian="italic" style:font-name-complex="Calibri" style:font-style-complex="italic"/>
    </style:style>
    <style:style style:name="P3" style:family="paragraph" style:parent-style-name="Normale">
      <style:text-properties fo:font-weight="bold" style:font-weight-asian="bold" style:font-name-complex="Calibri" style:font-weight-complex="bold"/>
    </style:style>
    <style:style style:name="P4" style:family="paragraph" style:parent-style-name="Normale">
      <style:text-properties fo:font-size="10pt" style:font-size-asian="10pt" style:font-name-complex="Calibri" style:font-size-complex="10pt"/>
    </style:style>
    <style:style style:name="P5" style:family="paragraph" style:parent-style-name="Normale">
      <style:paragraph-properties fo:padding-left="0cm" fo:padding-right="0cm" fo:padding-top="0.035cm" fo:padding-bottom="0.035cm" fo:border-left="none" fo:border-right="none" fo:border-top="0.74pt solid #000000" fo:border-bottom="0.74pt solid #000000" style:shadow="none"/>
      <style:text-properties style:font-name-complex="Calibri"/>
    </style:style>
    <style:style style:name="P6" style:family="paragraph" style:parent-style-name="Normale">
      <style:paragraph-properties fo:padding-left="0cm" fo:padding-right="0cm" fo:padding-top="0cm" fo:padding-bottom="0.035cm" fo:border-left="none" fo:border-right="none" fo:border-top="none" fo:border-bottom="0.74pt solid #000000" style:shadow="none"/>
      <style:text-properties style:font-name-complex="Calibri"/>
    </style:style>
    <style:style style:name="P7" style:family="paragraph" style:parent-style-name="Normale" style:master-page-name="MP0">
      <style:paragraph-properties style:page-number="auto" fo:break-before="page"/>
    </style:style>
    <style:style style:name="T1" style:family="text">
      <style:text-properties fo:font-size="10pt" style:font-size-asian="10pt" style:font-name-complex="Calibri" style:font-size-complex="10pt"/>
    </style:style>
    <style:style style:name="T2" style:family="text">
      <style:text-properties officeooo:rsid="0003dd52"/>
    </style:style>
    <style:style style:name="T3" style:family="text">
      <style:text-properties style:font-name-complex="Calibri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span text:style-name="T3">Modulo proposte/osservazioni </text:span></text:p>
      <text:p text:style-name="P1"/>
      <text:p text:style-name="P2">Spett.le ALISEO</text:p>
      <text:p text:style-name="P2">c.a. Responsabile Prevenzione Corruzione Trasparenza </text:p>
      <text:p text:style-name="P1"/>
      <text:p text:style-name="P3"/>
      <text:p text:style-name="P3"/>
      <text:p text:style-name="P3"/>
      <text:p text:style-name="P3">OGGETTO: PIANO TRIENNALE PREVENZIONE CORRUZIONE E TRASPARENZA (PTPCT) ALISEO LIGURIA 202<text:span text:style-name="T2">2</text:span>/202<text:span text:style-name="T2">4</text:span>. OSSERVAZIONI/PROPOSTE. </text:p>
      <text:p text:style-name="P1"/>
      <text:p text:style-name="P1"/>
      <text:p text:style-name="P1">La/il sottoscritta/o (cognome e nome) ________________________________________________________ Nata/o a________________________________________________ il ______________________________ Residente a__________________________________ Tel. __________________________________ Mail___________________________ In qualità di (indicare la tipologia del soggetto che avanza la proposta: studente, cittadino, organizzazione, associazione; I rappresentanti di organizzazioni/associazioni indichino il tipo di interesse del quale sono portatori): </text:p>
      <text:p text:style-name="P1">­­­­­­­­­­­­­­­­­­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-</text:p>
      <text:p text:style-name="P1"/>
      <text:p text:style-name="P1"/>
      <text:p text:style-name="P1">Visto il PTPCT 202<text:span text:style-name="T2">1</text:span>/202<text:span text:style-name="T2">3</text:span> approvato con Decreto del Direttore Generale n. <text:span text:style-name="T2">141</text:span> del 3<text:span text:style-name="T2">0</text:span>/<text:span text:style-name="T2">3</text:span>/202<text:span text:style-name="T2">1</text:span> <text:span text:style-name="T2">e l</text:span>’Avviso con il quale l’RPCT invita gli stakeholders a presentare osservazioni/proposte per la stesura del PTPCT 202<text:span text:style-name="T2">2</text:span>/202<text:span text:style-name="T2">4</text:span> </text:p>
      <text:p text:style-name="P1"/>
      <text:p text:style-name="P1">Formula le seguenti osservazioni/proposte e le relative motivazioni: </text:p>
      <text:p text:style-name="P1"/>
      <text:p text:style-name="P5">­­­­­­­­­­­­­­­­­­</text:p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6"/>
      <text:p text:style-name="P1"/>
      <text:p text:style-name="P1"/>
      <text:p text:style-name="P1"/>
      <text:p text:style-name="P4">Data__________________________________ Firma_______________________________ </text:p>
      <text:p text:style-name="P4"/>
      <text:p text:style-name="P4"/>
      <text:p text:style-name="P4"/>
      <text:p text:style-name="P4"/>
      <text:p text:style-name="P4">Informativa Trattamento dati personali </text:p>
      <text:p text:style-name="P4"/>
      <text:p text:style-name="P4"><text:soft-page-break/>La compilazione del presente modulo comporta l’acquisizione e il successivo ulteriore trattamento di dati di natura personale ai sensi della vigente normativa (Regolamento (UE) 27 aprile 2016, n. 679 e D.lgs. 30 giugno 2003, n. 196 come modificato dal D. Lgs 101/2018).</text:p>
      <text:p text:style-name="P4"><text:s/>I dati personali verranno trattati al solo fine di raccogliere le Sue osservazioni/proposte per la stesura del PTPCT 202<text:span text:style-name="T2">2</text:span>/202<text:span text:style-name="T2">4</text:span> e successivamente conservati per il tempo previsto dal massimario di selezione dell’Ente. Non è richiesto il consenso in quanto la base giuridica è l’art. 6, lett.c) del Reg. UE 2016/679. Non è previsto il loro trasferimento a soggetti terzi e la loro elaborazione avverrà sotto il controllo e l'autorità del titolare del trattamento, come di seguito identificato. Si può richiedere l’informativa estesa direttamente al Titolare del trattamento.</text:p>
      <text:p text:style-name="P4"/>
      <text:p text:style-name="P4">Titolare del trattamento e Responsabile della Protezione Dati</text:p>
      <text:p text:style-name="P4"><text:s/>Il Titolare del trattamento è Aliseo Liguria nella figura del delegato del Legale rappresentante, il Direttore Generale.</text:p>
      <text:p text:style-name="Normale"><text:span text:style-name="Car._20_predefinito_20_paragrafo"><text:span text:style-name="T1"><text:s/>il Responsabile della Protezione dei Dati Personali che potrà essere contattato, anche per l’esercizio dei diritti degli interessati, all’indirizzo email: (dpo@wildside.legal) o via posta all’indirizzo DPO C/O Aliseo Via San Vincenzo n. 4. Per l’esercizio dei diritti previsti dagli artt. 15 e ss si può contattare il Titolare del trattamento che informa altresì sulla possibilità di proporre reclamo all’Autorità di Controllo.</text:span>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Times New Roman" svg:font-family="'Times New Roman'" style:font-family-generic="roman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S Gothic" svg:font-family="'MS Gothic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Calibri" fo:font-size="11pt" fo:letter-spacing="normal" fo:language="it" fo:country="IT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S Gothic" style:font-family-asian="'MS Gothic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Heading_20_2" style:display-name="Heading 2" style:family="paragraph" style:parent-style-name="Normale" style:default-outline-level="2" style:class="text">
      <style:paragraph-properties fo:margin-top="0.176cm" fo:margin-bottom="0.176cm" loext:contextual-spacing="false" fo:hyphenation-ladder-count="no-limit"/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language-asian="it" style:country-asian="IT" style:font-weight-asian="bold" style:font-size-complex="18pt" style:font-weight-complex="bold" fo:hyphenate="fals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Normale_20__28_Web_29_" style:display-name="Normale (Web)" style:family="paragraph" style:parent-style-name="Normale">
      <style:paragraph-properties fo:margin-top="0.176cm" fo:margin-bottom="0.176cm" loext:contextual-spacing="false" fo:hyphenation-ladder-count="no-limit"/>
      <style:text-properties style:font-name="Times New Roman" fo:font-family="'Times New Roman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it" style:country-asian="IT" style:font-size-complex="12pt" fo:hyphenate="false" loext:hyphenation-no-caps="false"/>
    </style:style>
    <style:style style:name="Car._20_predefinito_20_paragrafo" style:display-name="Car. predefinito paragrafo" style:family="text"/>
    <style:style style:name="Collegamento_20_ipertestuale" style:display-name="Collegamento ipertestuale" style:family="text" style:parent-style-name="Car._20_predefinito_20_paragrafo">
      <style:text-properties fo:color="#0563c1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Menzione_20_non_20_risolta" style:display-name="Menzione non risolta" style:family="text" style:parent-style-name="Car._20_predefinito_20_paragrafo">
      <style:text-properties fo:color="#605e5c" fo:background-color="#e1dfdd"/>
    </style:style>
    <style:style style:name="Titolo_20_2_20_Carattere" style:display-name="Titolo 2 Carattere" style:family="text" style:parent-style-name="Car._20_predefinito_20_paragrafo">
      <style:text-properties style:font-name="Times New Roman" fo:font-family="'Times New Roman'" style:font-family-generic="roman" style:font-pitch="variable" fo:font-size="18pt" fo:font-weight="bold" style:font-name-asian="Times New Roman" style:font-family-asian="'Times New Roman'" style:font-family-generic-asian="roman" style:font-pitch-asian="variable" style:font-size-asian="18pt" style:language-asian="it" style:country-asian="IT" style:font-weight-asian="bold" style:font-name-complex="Times New Roman" style:font-family-complex="'Times New Roman'" style:font-family-generic-complex="roman" style:font-pitch-complex="variable" style:font-size-complex="18pt" style:font-weight-complex="bold"/>
    </style:style>
    <style:style style:name="Enfasi_20__28_grassetto_29_" style:display-name="Enfasi (grassetto)" style:family="text" style:parent-style-name="Car._20_predefinito_20_paragrafo">
      <style:text-properties fo:font-weight="bold" style:font-weight-asian="bold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/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cm" fo:margin-bottom="1.199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7.2$Windows_X86_64 LibreOffice_project/639b8ac485750d5696d7590a72ef1b496725cfb5</meta:generator>
    <dc:title/>
    <dc:description/>
    <dc:subject/>
    <meta:initial-creator>Stefano Tiberio</meta:initial-creator>
    <meta:creation-date>2021-01-22T17:01:00Z</meta:creation-date>
    <dc:date>2022-01-13T19:54:00.240000000</dc:date>
    <meta:editing-cycles>5</meta:editing-cycles>
    <meta:editing-duration>PT41M29S</meta:editing-duration>
    <meta:document-statistic meta:table-count="0" meta:image-count="0" meta:object-count="0" meta:page-count="2" meta:paragraph-count="16" meta:word-count="362" meta:character-count="3068" meta:non-whitespace-character-count="2746"/>
    <meta:template xlink:type="simple" xlink:actuate="onRequest" xlink:title="" xlink:href="../avviso%20aggiornamento%20ptpct%202021.odt/Normal"/>
  </office:meta>
</office:document-meta>
</file>